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page-number="0"/>
    </style:style>
    <style:style style:name="P10" style:parent-style-name="內文" style:family="paragraph">
      <style:paragraph-properties fo:text-align="center" fo:line-height="0.3333in"/>
      <style:text-properties style:font-name="標楷體" style:font-name-asian="標楷體" fo:font-size="22pt" style:font-size-asian="22pt" style:font-size-complex="22pt"/>
    </style:style>
    <style:style style:name="P1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olumn13" style:family="table-column">
      <style:table-column-properties style:column-width="6.5993in"/>
    </style:style>
    <style:style style:name="Table12" style:family="table">
      <style:table-properties style:width="6.5993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0.3333in" fo:margin-left="0.9722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margin-top="0.125in" fo:line-height="0.3333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margin-top="0.125in" fo:line-height="0.3333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margin-top="0.125in" fo:line-height="0.3333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olumn23" style:family="table-column">
      <style:table-column-properties style:column-width="6.5993in"/>
    </style:style>
    <style:style style:name="Table22" style:family="table">
      <style:table-properties style:width="6.5993in" fo:margin-left="0in" table:align="center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7" style:parent-style-name="清單段落" style:list-style-name="LFO1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1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LFO1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line-height="0.3333in" fo:margin-left="0.333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MS Gothic" fo:font-size="14pt" style:font-size-asian="14pt" style:font-size-complex="14pt"/>
    </style:style>
    <style:style style:name="P3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margin-top="0.125in" fo:line-height="0.3333in" fo:margin-left="1.7013in" fo:text-indent="-1.7013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0.0243in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margin-top="0.125in" fo:line-height="0.3333in"/>
    </style:style>
    <style:style style:name="T42" style:parent-style-name="預設段落字型" style:family="text">
      <style:text-properties style:font-name="標楷體" style:font-name-asian="標楷體" fo:letter-spacing="0.0243in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margin-top="0.125in" fo:line-height="0.3333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widows="2" fo:orphans="2" fo:break-before="page"/>
    </style:style>
    <style:style style:name="P47" style:parent-style-name="內文" style:family="paragraph">
      <style:paragraph-properties fo:widows="2" fo:orphans="2" style:line-height-at-least="0in"/>
    </style:style>
    <style:style style:name="T4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P62" style:parent-style-name="清單段落" style:family="paragraph">
      <style:paragraph-properties fo:line-height="0.3333in" fo:margin-left="0.3333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63" style:parent-style-name="清單段落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64" style:parent-style-name="清單段落" style:family="paragraph">
      <style:paragraph-properties fo:margin-left="0.3347in">
        <style:tab-stops/>
      </style:paragraph-properties>
      <style:text-properties style:font-name="Times New Roman" style:font-name-asian="標楷體" style:font-size-complex="12pt"/>
    </style:style>
    <style:style style:name="P65" style:parent-style-name="清單段落" style:family="paragraph">
      <style:paragraph-properties fo:margin-left="0.3347in">
        <style:tab-stops/>
      </style:paragraph-properties>
      <style:text-properties style:font-name="Times New Roman" style:font-name-asian="標楷體" style:font-size-complex="12pt"/>
    </style:style>
    <style:style style:name="P66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67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68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69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70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1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2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73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4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5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76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7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78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79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80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81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82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83" style:parent-style-name="清單段落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84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/>
      <text:p text:style-name="內文"/>
      <text:p text:style-name="P10">弘光科技大學產學合作計畫成果精簡報告</text:p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計畫名稱：</text:p>
          </table:table-cell>
        </table:table-row>
      </table:table>
      <text:p text:style-name="P17"/>
      <text:p text:style-name="P18">計畫編號：</text:p>
      <text:p text:style-name="P19">執行期間：</text:p>
      <text:p text:style-name="P20">執行單位：</text:p>
      <text:p text:style-name="P21"/>
      <table:table table:style-name="Table22">
        <table:table-columns>
          <table:table-column table:style-name="TableColumn23"/>
        </table:table-columns>
        <table:table-row table:style-name="TableRow24">
          <table:table-cell table:style-name="TableCell25">
            <text:p text:style-name="P26">計畫性質:</text:p>
            <text:list text:style-name="LFO1" text:continue-numbering="true">
              <text:list-item>
                <text:p text:style-name="P27">各類研發及其應用事項:</text:p>
              </text:list-item>
            </text:list>
            <text:p text:style-name="P28">□A1專題研究<text:s/><text:s/>□A2物質交換<text:s/><text:s text:c="2"/>□A3檢測檢驗 <text:s/>□A4技術服務<text:s/></text:p>
            <text:p text:style-name="P29">□A5諮詢顧問<text:s/><text:s/>□A9其他</text:p>
            <text:list text:style-name="LFO1" text:continue-numbering="true">
              <text:list-item>
                <text:p text:style-name="P30">各類人才培育事項:</text:p>
              </text:list-item>
            </text:list>
            <text:p text:style-name="P31">□B1學生及合作機構人員各類教育培訓<text:s/><text:s text:c="2"/>□B2研習 <text:s/>□B3研討<text:s/></text:p>
            <text:p text:style-name="P32">□B4實習<text:s/><text:s/>□B5訓練<text:s/><text:s/>□B6其他</text:p>
            <text:list text:style-name="LFO1" text:continue-numbering="true">
              <text:list-item>
                <text:p text:style-name="P33">其他有關學校智慧財產權益之運用事項:</text:p>
              </text:list-item>
            </text:list>
            <text:p text:style-name="P34"><text:span text:style-name="T35">□C其他</text:span></text:p>
          </table:table-cell>
        </table:table-row>
      </table:table>
      <text:p text:style-name="P36"/>
      <text:p text:style-name="P37"><text:span text:style-name="T38">計畫主持</text:span><text:span text:style-name="T39">人</text:span><text:span text:style-name="T40">：</text:span></text:p>
      <text:p text:style-name="P41"><text:span text:style-name="T42">共同主持</text:span><text:span text:style-name="T43">人</text:span><text:span text:style-name="T44">：</text:span></text:p>
      <text:p text:style-name="P45">計畫參與人員：</text:p>
      <text:p text:style-name="P46"/>
      <text:soft-page-break/>
      <text:p text:style-name="P47"><text:span text:style-name="T48">(</text:span><text:span text:style-name="T49">書寫格式:</text:span><text:span text:style-name="T50">A4</text:span><text:span text:style-name="T51">紙張邊界為上下左右各2</text:span><text:span text:style-name="T52">CM;</text:span><text:span text:style-name="T53">字體大小-1</text:span><text:span text:style-name="T54">2</text:span><text:span text:style-name="T55">號;字型-中文-標楷體;英數-</text:span><text:span text:style-name="T56">Time New Roman;</text:span><text:span text:style-name="T57">段落-單行間距。)</text:span><text:span text:style-name="T58">報告內容</text:span><text:span text:style-name="T59">2-10頁(不包括封面)，內容</text:span><text:span text:style-name="T60">包含下列項</text:span><text:span text:style-name="T61">目</text:span></text:p>
      <text:p text:style-name="P62"/>
      <text:p text:style-name="P63">摘<text:s/><text:s/>要</text:p>
      <text:p text:style-name="P64"/>
      <text:p text:style-name="P65"/>
      <text:list text:style-name="LFO2" text:continue-numbering="true">
        <text:list-item>
          <text:p text:style-name="P66">前 言</text:p>
        </text:list-item>
      </text:list>
      <text:p text:style-name="P67"/>
      <text:p text:style-name="P68"/>
      <text:list text:style-name="LFO2" text:continue-numbering="true">
        <text:list-item>
          <text:p text:style-name="P69">研究目的</text:p>
        </text:list-item>
      </text:list>
      <text:p text:style-name="P70"/>
      <text:p text:style-name="P71"/>
      <text:list text:style-name="LFO2" text:continue-numbering="true">
        <text:list-item>
          <text:p text:style-name="P72">執行方法(如實材料、檢驗方法、試驗設計、…等)</text:p>
        </text:list-item>
      </text:list>
      <text:p text:style-name="P73"/>
      <text:p text:style-name="P74"/>
      <text:list text:style-name="LFO2" text:continue-numbering="true">
        <text:list-item>
          <text:p text:style-name="P75">結果與討論</text:p>
        </text:list-item>
      </text:list>
      <text:p text:style-name="P76"/>
      <text:p text:style-name="P77"/>
      <text:list text:style-name="LFO2" text:continue-numbering="true">
        <text:list-item>
          <text:p text:style-name="P78">結論</text:p>
        </text:list-item>
      </text:list>
      <text:p text:style-name="P79"/>
      <text:p text:style-name="P80"/>
      <text:list text:style-name="LFO2" text:continue-numbering="true">
        <text:list-item>
          <text:p text:style-name="P81">參考文獻</text:p>
        </text:list-item>
      </text:list>
      <text:p text:style-name="P82"/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text-properties style:letter-kerning="false" fo:font-size="11pt" style:font-size-asian="11pt" fo:hyphenate="false"/>
    </style:style>
    <style:style style:name="無間距字元" style:display-name="無間距 字元" style:family="text" style:parent-style-name="預設段落字型">
      <style:text-properties style:letter-kerning="fals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left="4.8333in">
        <style:tab-stops>
          <style:tab-stop style:type="center" style:position="-1.9493in"/>
          <style:tab-stop style:type="right" style:position="0.9347in"/>
        </style:tab-stops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頁尾" style:family="paragraph">
      <style:paragraph-properties fo:margin-left="4.8333in">
        <style:tab-stops>
          <style:tab-stop style:type="center" style:position="-1.9493in"/>
          <style:tab-stop style:type="right" style:position="0.9347in"/>
        </style:tab-stops>
      </style:paragraph-properties>
      <style:text-properties style:font-name="標楷體" style:font-name-asian="標楷體"/>
    </style:style>
    <style:style style:name="P6" style:parent-style-name="頁尾" style:family="paragraph">
      <style:paragraph-properties fo:margin-left="4.8333in">
        <style:tab-stops>
          <style:tab-stop style:type="center" style:position="-1.9493in"/>
          <style:tab-stop style:type="right" style:position="0.9347in"/>
        </style:tab-stops>
      </style:paragraph-properties>
      <style:text-properties style:font-name="標楷體" style:font-name-asian="標楷體"/>
    </style:style>
    <style:style style:name="P7" style:parent-style-name="頁尾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language="zh" fo:country="TW"/>
    </style:style>
    <style:style style:name="P9" style:parent-style-name="頁尾" style:family="paragraph">
      <style:text-properties style:font-name="標楷體" style:font-name-asian="標楷體"/>
    </style:style>
  </office:automatic-styles>
  <office:master-styles>
    <style:master-page style:name="MPF0" style:page-layout-name="PL0">
      <style:footer>
        <text:p text:style-name="P2"><text:span text:style-name="T3">FM-10840-06</text:span><text:span text:style-name="T4">2</text:span></text:p>
        <text:p text:style-name="P5">表單修訂日期:112.03.22</text:p>
        <text:p text:style-name="P6">保存期限:合約截止日後五年</text:p>
        <text:p text:style-name="P7"><text:span text:style-name="T8"><text:page-number text:fixed="false">2</text:page-number>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研發處顏愛瑜</meta:initial-creator>
    <dc:creator>研發處顏愛瑜</dc:creator>
    <meta:creation-date>2023-05-15T02:02:00Z</meta:creation-date>
    <dc:date>2023-05-15T02:02:00Z</dc:date>
    <meta:template xlink:href="Normal" xlink:type="simple"/>
    <meta:editing-cycles>2</meta:editing-cycles>
    <meta:editing-duration>PT0S</meta:editing-duration>
    <meta:document-statistic meta:page-count="2" meta:paragraph-count="1" meta:word-count="59" meta:character-count="397" meta:row-count="2" meta:non-whitespace-character-count="339"/>
  </office:meta>
</office:document-meta>
</file>